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48">
      <style:table-cell-properties fo:border="thin solid #000000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 style:use-optimal-column-width="true"/>
    </style:style>
    <style:style style:name="co2" style:family="table-column">
      <style:table-column-properties fo:break-before="auto" style:column-width="7.2231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2.72520833333333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78pt" style:use-optimal-row-height="true" fo:break-before="auto"/>
    </style:style>
    <style:style style:name="ro3" style:family="table-row">
      <style:table-row-properties style:row-height="19.9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39pt" style:use-optimal-row-height="true" fo:break-before="auto"/>
    </style:style>
    <style:style style:name="ro6" style:family="table-row">
      <style:table-row-properties style:row-height="261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97.5pt" style:use-optimal-row-height="true" fo:break-before="auto"/>
    </style:style>
    <style:style style:name="ro9" style:family="table-row">
      <style:table-row-properties style:row-height="39.6pt" style:use-optimal-row-height="false" fo:break-before="auto"/>
    </style:style>
    <style:style style:name="ro10" style:family="table-row">
      <style:table-row-properties style:row-height="26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男生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number-columns-spanned="8" table:number-rows-spanned="1" table:style-name="ce17">
            <text:p>110年消防特考班學員代購物品-男生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2">
            <text:p>項目</text:p>
          </table:table-cell>
          <table:table-cell office:value-type="string" table:style-name="ce2">
            <text:p>品名</text:p>
          </table:table-cell>
          <table:table-cell office:value-type="string" table:style-name="ce2">
            <text:p>單位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單價</text:p>
          </table:table-cell>
          <table:table-cell office:value-type="string" table:style-name="ce2">
            <text:p>尺寸</text:p>
            <text:p>(S<text:span text:style-name="T3">、</text:span>M、L、XL、XXL、XXXL)</text:p>
          </table:table-cell>
          <table:table-cell office:value-type="string" table:style-name="ce2">
            <text:p>是否選購</text:p>
            <text:p>請填是或否</text:p>
          </table:table-cell>
          <table:table-cell office:value-type="string" table:style-name="ce3">
            <text:p>備註</text:p>
          </table:table-cell>
          <table:table-cell table:number-columns-repeated="16376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4">
            <text:p>床墊(防霉、抗菌、三折式)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025" table:style-name="ce12">
            <text:p>1,02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4">
            <text:p>床單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305" table:style-name="ce12">
            <text:p>30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6">
            <text:p>棉被(含被套)(棉被套四角綁繩，棉被含綁耳)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790" table:style-name="ce12">
            <text:p>790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6">
            <text:p>枕頭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25" table:style-name="ce12">
            <text:p>12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6">
            <text:p>枕頭套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85" table:style-name="ce12">
            <text:p>85<text:s/></text:p>
          </table:table-cell>
          <table:table-cell table:number-columns-repeated="2" table:style-name="ce10"/>
          <table:table-cell table:style-name="ce9"/>
          <table:table-cell table:number-columns-repeated="16376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6">
            <text:p>夏被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495" table:style-name="ce12">
            <text:p>49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4">
            <text:p>不鏽鋼水壺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425" table:style-name="ce12">
            <text:p>42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4">
            <text:p>消防皮帶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125" table:style-name="ce12">
            <text:p>12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4">
            <text:p>救助靴</text:p>
          </table:table-cell>
          <table:table-cell office:value-type="string" table:style-name="ce5">
            <text:p>雙</text:p>
          </table:table-cell>
          <table:table-cell office:value-type="float" office:value="1" table:style-name="ce5">
            <text:p>1</text:p>
          </table:table-cell>
          <table:table-cell office:value-type="float" office:value="6700" table:style-name="ce12">
            <text:p>6,70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4">
            <text:p>泳帽</text:p>
          </table:table-cell>
          <table:table-cell office:value-type="string" table:style-name="ce5">
            <text:p>頂</text:p>
          </table:table-cell>
          <table:table-cell office:value-type="float" office:value="1" table:style-name="ce5">
            <text:p>1</text:p>
          </table:table-cell>
          <table:table-cell office:value-type="float" office:value="130" table:style-name="ce12">
            <text:p>130<text:s/></text:p>
          </table:table-cell>
          <table:table-cell table:style-name="ce11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4">
            <text:p>泳褲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415" table:style-name="ce12">
            <text:p>415<text:s/></text:p>
          </table:table-cell>
          <table:table-cell table:style-name="ce11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4">
            <text:p>兩件式尼龍雨衣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880" table:style-name="ce12">
            <text:p>88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4">
            <text:p>運動T-shirt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230" table:style-name="ce12">
            <text:p>23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4">
            <text:p>防潑水運動外套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1200" table:style-name="ce12">
            <text:p>1,20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4">
            <text:p>運動短褲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450" table:style-name="ce12">
            <text:p>45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4">
            <text:p>運動長褲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560" table:style-name="ce12">
            <text:p>560<text:s/></text:p>
          </table:table-cell>
          <table:table-cell table:style-name="ce5"/>
          <table:table-cell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4">
            <text:p>男吸濕排汗內衣(短袖)</text:p>
          </table:table-cell>
          <table:table-cell office:value-type="string" table:style-name="ce5">
            <text:p>件</text:p>
          </table:table-cell>
          <table:table-cell office:value-type="float" office:value="3" table:style-name="ce5">
            <text:p>3</text:p>
          </table:table-cell>
          <table:table-cell office:value-type="float" office:value="185" table:style-name="ce12">
            <text:p>185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4">
            <text:p>四米繩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330" table:style-name="ce12">
            <text:p>330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4">
            <text:p>扁帶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320" table:style-name="ce12">
            <text:p>320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4">
            <text:p>浮潛三寶</text:p>
          </table:table-cell>
          <table:table-cell office:value-type="string" table:style-name="ce5">
            <text:p>組</text:p>
          </table:table-cell>
          <table:table-cell office:value-type="float" office:value="1" table:style-name="ce5">
            <text:p>1</text:p>
          </table:table-cell>
          <table:table-cell office:value-type="float" office:value="1980" table:style-name="ce12">
            <text:p>1,98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6">
            <text:p>抽取式衛生紙</text:p>
          </table:table-cell>
          <table:table-cell office:value-type="string" table:style-name="ce5">
            <text:p>包</text:p>
          </table:table-cell>
          <table:table-cell office:value-type="float" office:value="1" table:style-name="ce5">
            <text:p>1</text:p>
          </table:table-cell>
          <table:table-cell office:value-type="float" office:value="13" table:style-name="ce12">
            <text:p>13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6">
            <text:p>肥皂盒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4" table:style-name="ce12">
            <text:p>14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6">
            <text:p>丈青襪2雙</text:p>
          </table:table-cell>
          <table:table-cell office:value-type="string" table:style-name="ce5">
            <text:p>雙</text:p>
          </table:table-cell>
          <table:table-cell office:value-type="float" office:value="2" table:style-name="ce5">
            <text:p>2</text:p>
          </table:table-cell>
          <table:table-cell office:value-type="float" office:value="45" table:style-name="ce12">
            <text:p>4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6">
            <text:p>牙膏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50" table:style-name="ce12">
            <text:p>50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6">
            <text:p>漱口杯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5" table:style-name="ce12">
            <text:p>15<text:s/></text:p>
          </table:table-cell>
          <table:table-cell table:number-columns-repeated="2" table:style-name="ce10"/>
          <table:table-cell office:value-type="string" table:style-name="ce8">
            <text:p>★</text:p>
          </table:table-cell>
          <table:table-cell table:number-columns-repeated="16376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6">
            <text:p>面盆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35" table:style-name="ce12">
            <text:p>3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6">
            <text:p>香皂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0" table:style-name="ce12">
            <text:p>10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6">
            <text:p>衣架10支</text:p>
          </table:table-cell>
          <table:table-cell office:value-type="string" table:style-name="ce5">
            <text:p>組</text:p>
          </table:table-cell>
          <table:table-cell office:value-type="float" office:value="1" table:style-name="ce5">
            <text:p>1</text:p>
          </table:table-cell>
          <table:table-cell office:value-type="float" office:value="35" table:style-name="ce12">
            <text:p>35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6">
            <text:p>衣物手洗精</text:p>
          </table:table-cell>
          <table:table-cell office:value-type="string" table:style-name="ce5">
            <text:p>瓶</text:p>
          </table:table-cell>
          <table:table-cell office:value-type="float" office:value="1" table:style-name="ce5">
            <text:p>1</text:p>
          </table:table-cell>
          <table:table-cell office:value-type="float" office:value="120" table:style-name="ce12">
            <text:p>120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6">
            <text:p>洗衣刷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2" table:style-name="ce12">
            <text:p>12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style-name="ce6">
            <text:p>深色毛巾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48" table:style-name="ce12">
            <text:p>48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style-name="ce6">
            <text:p>牙刷</text:p>
          </table:table-cell>
          <table:table-cell office:value-type="string" table:style-name="ce5">
            <text:p>支</text:p>
          </table:table-cell>
          <table:table-cell office:value-type="float" office:value="1" table:style-name="ce5">
            <text:p>1</text:p>
          </table:table-cell>
          <table:table-cell office:value-type="float" office:value="25" table:style-name="ce12">
            <text:p>25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style-name="ce6">
            <text:p>藍白拖鞋</text:p>
          </table:table-cell>
          <table:table-cell office:value-type="string" table:style-name="ce5">
            <text:p>雙</text:p>
          </table:table-cell>
          <table:table-cell office:value-type="float" office:value="1" table:style-name="ce5">
            <text:p>1</text:p>
          </table:table-cell>
          <table:table-cell office:value-type="float" office:value="55" table:style-name="ce12">
            <text:p>55<text:s/></text:p>
          </table:table-cell>
          <table:table-cell table:number-columns-repeated="2" table:style-name="ce10"/>
          <table:table-cell office:value-type="string" table:style-name="ce7">
            <text:p>★</text:p>
          </table:table-cell>
          <table:table-cell table:number-columns-repeated="16376"/>
        </table:table-row>
        <table:table-row table:style-name="ro6">
          <table:table-cell office:value-type="string" table:number-columns-spanned="8" table:number-rows-spanned="1" table:style-name="ce18">
            <text:p>備註：</text:p>
            <text:p>1、★為確保學員相關服制、內務一致性，由本署訓練中心委請福利社統一代購項目，其餘各「選購」之日常用品可由學員自行攜帶。</text:p>
            <text:p/>
            <text:p>2、本代購單填妥並簽名後，併同郵局存摺封面上傳至以下網址： <text:s text:c="7"/>網址QR CODE：<text:s/></text:p>
            <text:p>https://www.beclass.com/rid=26488c861d3e6f53dace</text:p>
            <text:p>請務必於111年3月4日上傳完成。</text:p>
            <text:p/>
            <text:p>3、至本署訓練中心報到時，本代購物品單請務必攜帶，俾利核對。</text:p>
            <text:p/>
            <text:p>4、請提供身高及體重數值，身高：<text:span text:style-name="T4"><text:s text:c="16"/></text:span><text:s/>cm <text:s text:c="2"/>體重：<text:span text:style-name="T4"><text:s text:c="17"/></text:span><text:s text:c="2"/>kg</text:p>
            <text:p/>
            <text:p>5.請提供運動鞋尺寸<text:span text:style-name="T5">：</text:span><text:span text:style-name="T6"><text:s text:c="11"/></text:span><text:span text:style-name="T7">CM。</text:span></text:p>
            <text:p/>
            <text:p><text:s text:c="51"/>請親筆簽名：<text:span text:style-name="T4"><text:s text:c="31"/></text:span></text:p>
          </table:table-cell>
          <table:covered-table-cell table:number-columns-repeated="5"/>
          <table:covered-table-cell>
            <draw:frame draw:z-index="1" draw:id="id0" draw:style-name="a0" draw:name="圖片 1" svg:x="0.12255in" svg:y="0.74755in" svg:width="1.42192in" svg:height="1.42131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76"/>
        </table:table-row>
        <table:table-row table:number-rows-repeated="1048540" table:style-name="ro7">
          <table:table-cell table:number-columns-repeated="16384"/>
        </table:table-row>
      </table:table>
      <table:table table:name="女生" table:style-name="ta2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17">
            <text:p>110年消防特考班學員代購物品-女生</text:p>
          </table:table-cell>
          <table:covered-table-cell table:number-columns-repeated="7"/>
          <table:table-cell table:number-columns-repeated="16376"/>
        </table:table-row>
        <table:table-row table:style-name="ro8">
          <table:table-cell office:value-type="string" table:style-name="ce2">
            <text:p>項目</text:p>
          </table:table-cell>
          <table:table-cell office:value-type="string" table:style-name="ce2">
            <text:p>品名</text:p>
          </table:table-cell>
          <table:table-cell office:value-type="string" table:style-name="ce2">
            <text:p>單位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單價</text:p>
          </table:table-cell>
          <table:table-cell office:value-type="string" table:style-name="ce2">
            <text:p>尺寸</text:p>
            <text:p>(S<text:span text:style-name="T3">、</text:span>M、L、XL、XXL、XXXL)</text:p>
          </table:table-cell>
          <table:table-cell office:value-type="string" table:style-name="ce2">
            <text:p>是否選購</text:p>
            <text:p>請填是或否</text:p>
          </table:table-cell>
          <table:table-cell office:value-type="string" table:style-name="ce2">
            <text:p>備註</text:p>
          </table:table-cell>
          <table:table-cell table:number-columns-repeated="16376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4">
            <text:p>床墊(防霉、抗菌、三折式)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025" table:style-name="ce12">
            <text:p>1,02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4">
            <text:p>床單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305" table:style-name="ce12">
            <text:p>30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9">
          <table:table-cell office:value-type="float" office:value="3" table:style-name="ce2">
            <text:p>3</text:p>
          </table:table-cell>
          <table:table-cell office:value-type="string" table:style-name="ce6">
            <text:p>棉被(含被套)(棉被套四角綁繩，棉被含綁耳)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790" table:style-name="ce12">
            <text:p>79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6">
            <text:p>枕頭(含枕頭套)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25" table:style-name="ce12">
            <text:p>12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6">
            <text:p>枕頭套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85" table:style-name="ce12">
            <text:p>8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6">
            <text:p>夏被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495" table:style-name="ce12">
            <text:p>49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4">
            <text:p>不鏽鋼水壺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425" table:style-name="ce12">
            <text:p>42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4">
            <text:p>消防皮帶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125" table:style-name="ce12">
            <text:p>12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4">
            <text:p>救助靴</text:p>
          </table:table-cell>
          <table:table-cell office:value-type="string" table:style-name="ce5">
            <text:p>雙</text:p>
          </table:table-cell>
          <table:table-cell office:value-type="float" office:value="1" table:style-name="ce5">
            <text:p>1</text:p>
          </table:table-cell>
          <table:table-cell office:value-type="float" office:value="6700" table:style-name="ce12">
            <text:p>6,70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4">
            <text:p>泳帽</text:p>
          </table:table-cell>
          <table:table-cell office:value-type="string" table:style-name="ce5">
            <text:p>頂</text:p>
          </table:table-cell>
          <table:table-cell office:value-type="float" office:value="1" table:style-name="ce5">
            <text:p>1</text:p>
          </table:table-cell>
          <table:table-cell office:value-type="float" office:value="130" table:style-name="ce12">
            <text:p>13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4">
            <text:p>泳裝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710" table:style-name="ce12">
            <text:p>71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4">
            <text:p>兩件式尼龍雨衣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880" table:style-name="ce12">
            <text:p>88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4">
            <text:p>運動T-shirt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230" table:style-name="ce12">
            <text:p>23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4">
            <text:p>防潑水運動外套</text:p>
          </table:table-cell>
          <table:table-cell office:value-type="string" table:style-name="ce5">
            <text:p>件</text:p>
          </table:table-cell>
          <table:table-cell office:value-type="float" office:value="1" table:style-name="ce5">
            <text:p>1</text:p>
          </table:table-cell>
          <table:table-cell office:value-type="float" office:value="1200" table:style-name="ce12">
            <text:p>1,20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4">
            <text:p>運動短褲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450" table:style-name="ce12">
            <text:p>45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4">
            <text:p>運動長褲</text:p>
          </table:table-cell>
          <table:table-cell office:value-type="string" table:style-name="ce5">
            <text:p>件</text:p>
          </table:table-cell>
          <table:table-cell office:value-type="float" office:value="2" table:style-name="ce5">
            <text:p>2</text:p>
          </table:table-cell>
          <table:table-cell office:value-type="float" office:value="560" table:style-name="ce12">
            <text:p>560<text:s/></text:p>
          </table:table-cell>
          <table:table-cell table:style-name="ce5"/>
          <table:table-cell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4">
            <text:p>四米繩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330" table:style-name="ce12">
            <text:p>33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4">
            <text:p>扁帶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320" table:style-name="ce12">
            <text:p>32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4">
            <text:p>浮潛三寶</text:p>
          </table:table-cell>
          <table:table-cell office:value-type="string" table:style-name="ce5">
            <text:p>組</text:p>
          </table:table-cell>
          <table:table-cell office:value-type="float" office:value="1" table:style-name="ce5">
            <text:p>1</text:p>
          </table:table-cell>
          <table:table-cell office:value-type="float" office:value="1980" table:style-name="ce12">
            <text:p>1,980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6">
            <text:p>抽取式衛生紙</text:p>
          </table:table-cell>
          <table:table-cell office:value-type="string" table:style-name="ce5">
            <text:p>包</text:p>
          </table:table-cell>
          <table:table-cell office:value-type="float" office:value="1" table:style-name="ce5">
            <text:p>1</text:p>
          </table:table-cell>
          <table:table-cell office:value-type="float" office:value="13" table:style-name="ce12">
            <text:p>13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6">
            <text:p>肥皂盒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4" table:style-name="ce12">
            <text:p>14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6">
            <text:p>丈青襪2雙</text:p>
          </table:table-cell>
          <table:table-cell office:value-type="string" table:style-name="ce5">
            <text:p>雙</text:p>
          </table:table-cell>
          <table:table-cell office:value-type="float" office:value="2" table:style-name="ce5">
            <text:p>2</text:p>
          </table:table-cell>
          <table:table-cell office:value-type="float" office:value="45" table:style-name="ce12">
            <text:p>4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6">
            <text:p>牙膏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50" table:style-name="ce12">
            <text:p>50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6">
            <text:p>漱口杯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5" table:style-name="ce12">
            <text:p>1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6">
            <text:p>面盆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35" table:style-name="ce12">
            <text:p>35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6">
            <text:p>香皂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0" table:style-name="ce12">
            <text:p>10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6">
            <text:p>衣架10支</text:p>
          </table:table-cell>
          <table:table-cell office:value-type="string" table:style-name="ce5">
            <text:p>組</text:p>
          </table:table-cell>
          <table:table-cell office:value-type="float" office:value="1" table:style-name="ce5">
            <text:p>1</text:p>
          </table:table-cell>
          <table:table-cell office:value-type="float" office:value="35" table:style-name="ce12">
            <text:p>35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6">
            <text:p>衣物手洗精</text:p>
          </table:table-cell>
          <table:table-cell office:value-type="string" table:style-name="ce5">
            <text:p>瓶</text:p>
          </table:table-cell>
          <table:table-cell office:value-type="float" office:value="1" table:style-name="ce5">
            <text:p>1</text:p>
          </table:table-cell>
          <table:table-cell office:value-type="float" office:value="120" table:style-name="ce12">
            <text:p>120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6">
            <text:p>洗衣刷</text:p>
          </table:table-cell>
          <table:table-cell office:value-type="string" table:style-name="ce5">
            <text:p>個</text:p>
          </table:table-cell>
          <table:table-cell office:value-type="float" office:value="1" table:style-name="ce5">
            <text:p>1</text:p>
          </table:table-cell>
          <table:table-cell office:value-type="float" office:value="12" table:style-name="ce12">
            <text:p>12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6">
            <text:p>深色毛巾</text:p>
          </table:table-cell>
          <table:table-cell office:value-type="string" table:style-name="ce5">
            <text:p>條</text:p>
          </table:table-cell>
          <table:table-cell office:value-type="float" office:value="1" table:style-name="ce5">
            <text:p>1</text:p>
          </table:table-cell>
          <table:table-cell office:value-type="float" office:value="48" table:style-name="ce12">
            <text:p>48<text:s/></text:p>
          </table:table-cell>
          <table:table-cell table:number-columns-repeated="2" table:style-name="ce10"/>
          <table:table-cell office:value-type="string" table:style-name="ce9">
            <text:p>★</text:p>
          </table:table-cell>
          <table:table-cell table:number-columns-repeated="16376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6">
            <text:p>牙刷</text:p>
          </table:table-cell>
          <table:table-cell office:value-type="string" table:style-name="ce5">
            <text:p>支</text:p>
          </table:table-cell>
          <table:table-cell office:value-type="float" office:value="1" table:style-name="ce5">
            <text:p>1</text:p>
          </table:table-cell>
          <table:table-cell office:value-type="float" office:value="25" table:style-name="ce12">
            <text:p>25<text:s/></text:p>
          </table:table-cell>
          <table:table-cell table:style-name="ce10"/>
          <table:table-cell table:style-name="ce11"/>
          <table:table-cell office:value-type="string" table:style-name="ce5">
            <text:p>選購</text:p>
          </table:table-cell>
          <table:table-cell table:number-columns-repeated="16376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6">
            <text:p>藍白拖鞋</text:p>
          </table:table-cell>
          <table:table-cell office:value-type="string" table:style-name="ce5">
            <text:p>雙</text:p>
          </table:table-cell>
          <table:table-cell office:value-type="float" office:value="1" table:style-name="ce5">
            <text:p>1</text:p>
          </table:table-cell>
          <table:table-cell office:value-type="float" office:value="55" table:style-name="ce12">
            <text:p>55<text:s/></text:p>
          </table:table-cell>
          <table:table-cell table:style-name="ce10"/>
          <table:table-cell table:style-name="ce11"/>
          <table:table-cell office:value-type="string" table:style-name="ce16">
            <text:p>★</text:p>
          </table:table-cell>
          <table:table-cell table:number-columns-repeated="16376"/>
        </table:table-row>
        <table:table-row table:style-name="ro4">
          <table:table-cell table:style-name="ce13"/>
          <table:table-cell office:value-type="string" table:style-name="ce6">
            <text:p>總計</text:p>
          </table:table-cell>
          <table:table-cell table:number-columns-repeated="2" table:style-name="ce13"/>
          <table:table-cell table:style-name="ce14"/>
          <table:table-cell table:style-name="ce10"/>
          <table:table-cell table:style-name="ce15"/>
          <table:table-cell table:style-name="ce13"/>
          <table:table-cell table:number-columns-repeated="16376"/>
        </table:table-row>
        <table:table-row table:style-name="ro10">
          <table:table-cell office:value-type="string" table:number-columns-spanned="8" table:number-rows-spanned="1" table:style-name="ce18">
            <text:p>備註：</text:p>
            <text:p>1、★為確保學員相關服制、內務一致性，由本署訓練中心委請福利社統一代購項目，其餘各「選購」之日常用品可由學員自行攜帶。</text:p>
            <text:p/>
            <text:p>2、本代購單填妥並簽名後，併同郵局存摺封面上傳至以下網址： <text:s text:c="7"/>網址QR CODE：<text:s/></text:p>
            <text:p>https://www.beclass.com/rid=26488c861d3e6f53dace</text:p>
            <text:p>請務必於111年3月4日上傳完成。</text:p>
            <text:p/>
            <text:p>3、至本署訓練中心報到時，本代購物品單請務必攜帶，俾利核對。</text:p>
            <text:p/>
            <text:p>4、請提供身高及體重數值，身高：<text:span text:style-name="T4"><text:s text:c="16"/></text:span><text:s/>cm <text:s text:c="2"/>體重：<text:span text:style-name="T4"><text:s text:c="17"/></text:span><text:s text:c="2"/>kg</text:p>
            <text:p/>
            <text:p>5.請提供運動鞋尺寸<text:span text:style-name="T5">：</text:span><text:span text:style-name="T6"><text:s text:c="11"/></text:span><text:span text:style-name="T7">CM。</text:span></text:p>
            <text:p/>
            <text:p><text:s text:c="51"/>請親筆簽名：<text:span text:style-name="T4"><text:s text:c="31"/></text:span></text:p>
          </table:table-cell>
          <table:covered-table-cell table:number-columns-repeated="5"/>
          <table:covered-table-cell>
            <draw:frame draw:z-index="1" draw:id="id1" draw:style-name="a1" draw:name="圖片 2" svg:x="0.12255in" svg:y="0.69853in" svg:width="1.41886in" svg:height="1.42131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76"/>
        </table:table-row>
        <table:table-row table:number-rows-repeated="1048540" table:style-name="ro7">
          <table:table-cell table:number-columns-repeated="16384"/>
        </table:table-row>
      </table:table>
      <table:database-ranges>
        <table:database-range table:target-range-address="男生.A3:男生.J30" table:contains-header="false">
          <table:sort>
            <table:sort-by table:field-number="7"/>
          </table:sort>
        </table:database-range>
        <table:database-range table:target-range-address="女生.A3:女生.K28" table:contains-header="false">
          <table:sort>
            <table:sort-by table:field-number="7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6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Windows 使用者</dc:creator>
    <meta:creation-date>2019-07-25T08:49:32Z</meta:creation-date>
    <dc:date>2022-03-02T03:03:54Z</dc:date>
    <meta:print-date>2022-02-11T01:57:14Z</meta:print-date>
  </office:meta>
</office:document-meta>
</file>