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C6000004547C5910FD.jpg" manifest:media-type="image/jpeg"/>
  <manifest:file-entry manifest:full-path="Pictures/10000000000005C6000004547B2ECCD7.jpg" manifest:media-type="image/jpeg"/>
  <manifest:file-entry manifest:full-path="Pictures/100000000000018E000001C80F12E17D.jpg" manifest:media-type="image/jpeg"/>
  <manifest:file-entry manifest:full-path="Pictures/10000000000005C6000004540483CDAE.jpg" manifest:media-type="image/jpeg"/>
  <manifest:file-entry manifest:full-path="Pictures/10000000000005C60000045485B6AF28.jpg" manifest:media-type="image/jpeg"/>
  <manifest:file-entry manifest:full-path="Pictures/10000000000002C900000217D63FEE31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0.776cm"/>
    </style:style>
    <style:style style:name="P2" style:family="paragraph" style:parent-style-name="Standard">
      <style:paragraph-properties fo:line-height="0.776cm">
        <style:tab-stops>
          <style:tab-stop style:position="1cm"/>
        </style:tab-stops>
      </style:paragraph-properties>
    </style:style>
    <style:style style:name="P3" style:family="paragraph" style:parent-style-name="Standard">
      <style:paragraph-properties fo:line-height="0.776cm"/>
      <style:text-properties style:font-name="標楷體" fo:font-size="14pt" style:font-name-asian="標楷體1" style:font-size-asian="14pt"/>
    </style:style>
    <style:style style:name="P4" style:family="paragraph" style:parent-style-name="Standard">
      <style:paragraph-properties fo:margin-left="1.499cm" fo:margin-right="0cm" fo:line-height="0.776cm" fo:text-indent="-1.249cm" style:auto-text-indent="false"/>
    </style:style>
    <style:style style:name="P5" style:family="paragraph" style:parent-style-name="Standard">
      <style:paragraph-properties fo:margin-left="1.498cm" fo:margin-right="0cm" fo:line-height="0.776cm" fo:text-indent="-0.998cm" style:auto-text-indent="false"/>
    </style:style>
    <style:style style:name="P6" style:family="paragraph" style:parent-style-name="Standard">
      <style:paragraph-properties fo:margin-left="0cm" fo:margin-right="0cm" fo:line-height="0.776cm" fo:text-indent="0.751cm" style:auto-text-indent="false"/>
    </style:style>
    <style:style style:name="P7" style:family="paragraph" style:parent-style-name="Standard">
      <style:paragraph-properties fo:margin-left="1.746cm" fo:margin-right="0cm" fo:line-height="0.776cm" fo:text-align="justify" style:justify-single-word="false" fo:text-indent="-0.993cm" style:auto-text-indent="false"/>
    </style:style>
    <style:style style:name="P8" style:family="paragraph" style:parent-style-name="Standard">
      <style:paragraph-properties fo:margin-left="1.499cm" fo:margin-right="0cm" fo:line-height="0.776cm" fo:text-indent="-1.245cm" style:auto-text-indent="false">
        <style:tab-stops>
          <style:tab-stop style:position="0.501cm"/>
          <style:tab-stop style:position="1.501cm"/>
        </style:tab-stops>
      </style:paragraph-properties>
    </style:style>
    <style:style style:name="P9" style:family="paragraph" style:parent-style-name="Standard">
      <style:paragraph-properties fo:margin-left="1.503cm" fo:margin-right="0cm" fo:line-height="0.776cm" fo:text-indent="-0.998cm" style:auto-text-indent="false"/>
    </style:style>
    <style:style style:name="P10" style:family="paragraph" style:parent-style-name="Standard">
      <style:paragraph-properties fo:margin-left="1.503cm" fo:margin-right="0cm" fo:line-height="0.776cm" fo:text-indent="-0.998cm" style:auto-text-indent="false">
        <style:tab-stops>
          <style:tab-stop style:position="2.501cm"/>
          <style:tab-stop style:position="2.752cm"/>
        </style:tab-stops>
      </style:paragraph-properties>
    </style:style>
    <style:style style:name="P11" style:family="paragraph" style:parent-style-name="Standard">
      <style:paragraph-properties fo:margin-left="1.501cm" fo:margin-right="0cm" fo:line-height="0.776cm" fo:text-indent="-1.501cm" style:auto-text-indent="false"/>
    </style:style>
    <style:style style:name="P12" style:family="paragraph" style:parent-style-name="Standard" style:master-page-name="Standard">
      <style:paragraph-properties fo:line-height="0.776cm" fo:text-align="center" style:justify-single-word="false" style:page-number="auto">
        <style:tab-stops>
          <style:tab-stop style:position="13.309cm"/>
        </style:tab-stops>
      </style:paragraph-properties>
    </style:style>
    <style:style style:name="P13" style:family="paragraph" style:parent-style-name="List_20_Paragraph">
      <style:paragraph-properties fo:margin-left="0.991cm" fo:margin-right="0cm" fo:line-height="0.776cm" fo:text-indent="0cm" style:auto-text-indent="false"/>
    </style:style>
    <style:style style:name="P14" style:family="paragraph">
      <loext:graphic-properties draw:fill="none"/>
      <style:paragraph-properties fo:text-align="center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size="14pt" style:font-name-asian="標楷體1" style:font-size-asian="14pt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fr1" style:family="graphic" style:parent-style-name="Graphics">
      <style:graphic-properties fo:margin-left="0.318cm" fo:margin-right="0.318cm" fo:margin-top="0cm" fo:margin-bottom="0.011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fr2" style:family="graphic" style:parent-style-name="Graphics">
      <style:graphic-properties fo:margin-left="0.318cm" fo:margin-right="0.318cm" fo:margin-top="0cm" fo:margin-bottom="0.025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T1">106年4月份推廣中心聯合晚點名紀錄</text:span></text:p>
      <text:p text:style-name="P2"><text:span text:style-name="T2">壹、時間：民國106年4月24日19時00分至20時10分</text:span></text:p>
      <text:p text:style-name="P2"><text:span text:style-name="T2">貳、地點：本校鑑識大樓3樓</text:span></text:p>
      <text:p text:style-name="P2"><text:span text:style-name="T2">參、主持人：朱主任金池</text:span></text:p>
      <text:p text:style-name="P2"><text:span text:style-name="T2">肆、與會人員：大隊長洪良信、中隊長陳永得、區隊長游薛武及中心學員</text:span></text:p>
      <text:p text:style-name="P2"><text:span text:style-name="T2"><text:s text:c="14"/>348位</text:span></text:p>
      <text:p text:style-name="P2"><text:span text:style-name="T2">伍、第37期警佐班一、三類學員及105年特考訓練班一般組學員介紹：(略)</text:span></text:p>
      <text:p text:style-name="P2"><text:span text:style-name="T2">陸、第40屆韶韻獎及各類球賽運動比賽影片回顧：(略)</text:span></text:p>
      <text:p text:style-name="P2"><text:span text:style-name="T2">柒、主任致詞：</text:span></text:p>
      <text:p text:style-name="P4"><text:span text:style-name="T3"><text:s/>一、各類班期比賽:先恭喜各班期在這次校長盃的比賽當中，獲得佳績。雖然有些比賽項目沒有辦法如預期拿下冠軍，但是在兩個禮拜倉促成軍之下，表現能獲得校長和校內一級主管們的嘉許，實屬不易。</text:span></text:p>
      <text:p text:style-name="P5"><text:span text:style-name="T3">二、實習注意事項:中心內的各班期將於最近出去實習，有以下兩點需要注意:</text:span></text:p>
      <text:p text:style-name="P6"><text:span text:style-name="T3">(一)安全:實習期間應注意自身安全。</text:span></text:p>
      <text:p text:style-name="P7"><text:span text:style-name="T3">(二)紀律:不出入不正當場所、請假須注意相關規定、遵守勤務規定、向實習帶你的師傅們虛心求教。</text:span></text:p>
      <text:p text:style-name="P8"><text:span text:style-name="T3"><text:s/>三、校內交通安全:本校最近於校內實施相關的交通安全措施，請大家配合遵守:</text:span></text:p>
      <text:p text:style-name="P13"><text:span text:style-name="T3">(一)不違停:學員應該把車子停放於指定位置。</text:span></text:p>
      <text:p text:style-name="P13"><text:span text:style-name="T3">(二)不超速:配合遵守校內限速規定。</text:span></text:p>
      <text:p text:style-name="P13"><text:span text:style-name="T3">(三)出入校門口請出示證件:以方便警衛隊出入管制措施</text:span></text:p>
      <text:p text:style-name="P13"><text:span text:style-name="T3">(四)養成守法的習慣。</text:span></text:p>
      <text:p text:style-name="P10"><text:span text:style-name="T3">四、體技課的授課方式:有做了大幅度的調整，包含摔角和柔道的晉級賽制度都取消，但是為了出去值勤時的人身安全，雖然廢除晉級賽制度，但是也勸勉學員們應於課堂上加倍練習，練出好體魄和技能，以便應付以後值勤安全所需。</text:span></text:p>
      <text:p text:style-name="P9"><text:span text:style-name="T3">五、最近詐騙案件猖狂，希望本中心的學員們能夠互相提醒彼此，注意詐騙可能發生的線索，以免讓歹徒有可趁之機。</text:span></text:p>
      <text:p text:style-name="P11"><text:span text:style-name="T2">捌、散會(20時10分)。</text:span></text:p>
      <text:p text:style-name="P3"><text:bookmark text:name="_GoBack"/></text:p>
      <text:p text:style-name="P1"><text:soft-page-break/><text:span text:style-name="T2">附錄：活動照片集</text:span><draw:frame text:anchor-type="char" draw:z-index="2" draw:style-name="gr1" draw:text-style-name="P14" svg:width="9.099cm" svg:height="6.811cm" svg:x="7.892cm" svg:y="15.51cm"><draw:image xlink:href="Pictures/10000000000005C6000004547C5910FD.jpg" xlink:type="simple" xlink:show="embed" xlink:actuate="onLoad"><text:p/></draw:image></draw:frame><draw:frame draw:style-name="fr1" draw:name="圖片 4" text:anchor-type="char" svg:x="-0.25cm" svg:y="15.395cm" svg:width="6.9cm" svg:height="7.823cm" draw:z-index="5"><draw:image xlink:href="Pictures/100000000000018E000001C80F12E17D.jpg" xlink:type="simple" xlink:show="embed" xlink:actuate="onLoad"/><draw:contour-polygon svg:width="10.402cm" svg:height="12.016cm" svg:viewBox="0 0 10402 12016" draw:points="14,0 14,12016 10416,12016 10416,0" draw:recreate-on-edit="false"/></draw:frame><draw:frame text:anchor-type="char" draw:z-index="3" draw:style-name="gr2" draw:text-style-name="P14" svg:width="8.489cm" svg:height="6.365cm" svg:x="-0.513cm" svg:y="7.682cm"><draw:image xlink:href="Pictures/10000000000005C6000004540483CDAE.jpg" xlink:type="simple" xlink:show="embed" xlink:actuate="onLoad"><text:p/></draw:image></draw:frame><draw:frame text:anchor-type="char" draw:z-index="0" draw:style-name="gr1" draw:text-style-name="P14" svg:width="8.305cm" svg:height="6.227cm" svg:x="8.597cm" svg:y="7.888cm"><draw:image xlink:href="Pictures/10000000000005C6000004547B2ECCD7.jpg" xlink:type="simple" xlink:show="embed" xlink:actuate="onLoad"><text:p/></draw:image></draw:frame><draw:frame draw:style-name="fr2" draw:name="圖片 1" text:anchor-type="char" svg:x="8.557cm" svg:y="0.896cm" svg:width="8.227cm" svg:height="6.167cm" draw:z-index="4"><draw:image xlink:href="Pictures/10000000000002C900000217D63FEE31.jpg" xlink:type="simple" xlink:show="embed" xlink:actuate="onLoad"/><svg:desc>C:\Users\user\AppData\Local\Microsoft\Windows\INetCache\Content.Word\20170502_170502_0011.jpg</svg:desc><draw:contour-polygon svg:width="8.14cm" svg:height="6.159cm" svg:viewBox="0 0 8140 6159" draw:points="14,0 14,6159 8154,6159 8154,0" draw:recreate-on-edit="false"/></draw:frame><draw:frame text:anchor-type="char" draw:z-index="1" draw:style-name="gr1" draw:text-style-name="P14" svg:width="8.205cm" svg:height="6.151cm" svg:x="-0.372cm" svg:y="0.928cm"><draw:image xlink:href="Pictures/10000000000005C60000045485B6AF28.jpg" xlink:type="simple" xlink:show="embed" xlink:actuate="onLoad"><text:p/></draw:image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0pt" style:language-asian="zh" style:country-asian="TW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vertical-align="baseline" style:writing-mode="page"/>
      <style:text-properties style:use-window-font-color="true" style:font-name="Calibri" fo:font-size="12pt" fo:language="en" fo:country="US" style:letter-kerning="true" style:font-name-asian="新細明體" style:font-size-asian="10pt" style:language-asian="zh" style:country-asian="TW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fo:font-size="12pt" style:letter-kerning="true" style:font-size-asian="12pt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size-asian="9pt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Quotations" style:family="paragraph" style:parent-style-name="Standard" style:class="html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Default_20_Paragraph_20_Font" style:display-name="Default Paragraph Font" style:family="text"/>
    <style:style style:name="Placeholder_20_Text" style:display-name="Placeholder Text" style:family="text">
      <style:text-properties fo:color="#808080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-asian="標楷體1" style:font-family-asian="標楷體" style:font-family-generic-asian="system" style:font-pitch-asian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3.3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4.15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4.9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5.84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6.69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7.53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8.38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9.23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10.079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32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6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1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86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40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24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0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32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16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1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86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5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40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24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0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甲, 乙, 丙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style:num-suffix="、" style:num-format="子, 丑, 寅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style:num-suffix="、" style:num-format="壹, 貳, 參, ...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style:num-suffix="、" style:num-format="一, 二, 三, ...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甲, 乙, 丙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style:num-suffix="、" style:num-format="子, 丑, 寅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style:num-suffix="、" style:num-format="壹, 貳, 參, ...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style:num-suffix="." style:num-format="I">
        <style:list-level-properties text:list-level-position-and-space-mode="label-alignment">
          <style:list-level-label-alignment text:label-followed-by="listtab" fo:text-indent="-1.249cm" fo:margin-left="3.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4.34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5.1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6.0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6.88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7.7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8.5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9.4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10.2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11.1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" text:bullet-char="">
        <style:list-level-properties text:list-level-position-and-space-mode="label-alignment">
          <style:list-level-label-alignment text:label-followed-by="listtab" fo:text-indent="-0.847cm" fo:margin-left="6.0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6.88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7.7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8.5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9.42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10.2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11.1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11.96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12.81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8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7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6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1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0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5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8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76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2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6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1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0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5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0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54cm" fo:margin-left="1.2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2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77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6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1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0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01cm" fo:margin-right="2.498cm" style:writing-mode="lr-tb" style:layout-grid-color="#c0c0c0" style:layout-grid-lines="38" style:layout-grid-base-height="0.423cm" style:layout-grid-ruby-height="0.224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小賀</meta:initial-creator>
    <dc:creator>user</dc:creator>
    <meta:editing-cycles>13</meta:editing-cycles>
    <meta:print-date>2016-11-03T10:26:00</meta:print-date>
    <meta:creation-date>2017-04-26T07:59:00</meta:creation-date>
    <dc:date>2017-05-03T08:47:00</dc:date>
    <meta:editing-duration>PT1H35M</meta:editing-duration>
    <meta:generator>LibreOffice/5.0.1.2$Windows_x86 LibreOffice_project/81898c9f5c0d43f3473ba111d7b351050be20261</meta:generator>
    <meta:document-statistic meta:table-count="0" meta:image-count="2" meta:object-count="0" meta:page-count="2" meta:paragraph-count="22" meta:word-count="636" meta:character-count="670" meta:non-whitespace-character-count="6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